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iabideak:aurkibidea"/><text:bookmark-start text:name="__RefHeading___aurkibidea_1"/><text:bookmark-start text:name="aurkibidea"/>Aurkibidea<text:bookmark-end text:name="__RefHeading___aurkibidea_1"/><text:bookmark-end text:name="aurkibide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Zb.</text:p>
          </table:table-cell>
          <table:table-cell office:value-type="string" table:style-name="tableheader">
            <text:p text:style-name="Table_20_Heading">Baliabidea</text:p>
          </table:table-cell>
        </table:table-row>
        <table:table-row>
          <table:table-cell office:value-type="string" table:style-name="tablecell">
            <text:p text:style-name="tablealignleft">01</text:p>
          </table:table-cell>
          <table:table-cell office:value-type="string" table:style-name="tablecell">
            <text:p text:style-name="tablealignleft"><text:a xlink:type="simple" xlink:href="https://kudeaketa-gidak.musikene.es/doku.php?id=baliabideak:ziurtagiriak" text:style-name="Internet_20_link" text:visited-style-name="Visited_20_Internet_20_Link">Ziurtagiriak</text:a></text:p>
          </table:table-cell>
        </table:table-row>
        <table:table-row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PPT plantilak</text:p>
          </table:table-cell>
        </table:table-row>
        <table:table-row>
          <table:table-cell office:value-type="string" table:style-name="tablecell">
            <text:p text:style-name="tablealignleft">03</text:p>
          </table:table-cell>
          <table:table-cell office:value-type="string" table:style-name="tablecell">
            <text:p text:style-name="tablealignleft"><text:a xlink:type="simple" xlink:href="https://kudeaketa-gidak.musikene.es/doku.php?id=baliabideak:logoak" text:style-name="Internet_20_link" text:visited-style-name="Visited_20_Internet_20_Link">Logoak</text:a></text:p>
          </table:table-cell>
        </table:table-row>
        <table:table-row>
          <table:table-cell office:value-type="string" table:style-name="tablecell">
            <text:p text:style-name="tablealignleft">04</text:p>
          </table:table-cell>
          <table:table-cell office:value-type="string" table:style-name="tablecell">
            <text:p text:style-name="tablealignleft"><text:a xlink:type="simple" xlink:href="https://kudeaketa-gidak.musikene.es/doku.php?id=baliabideak:komunikazio_bideak" text:style-name="Internet_20_link" text:visited-style-name="Visited_20_Internet_20_Link">Komunikazio Bideak</text:a></text:p>
          </table:table-cell>
        </table:table-row>
        <table:table-row>
          <table:table-cell office:value-type="string" table:style-name="tablecell">
            <text:p text:style-name="tablealignleft">05</text:p>
          </table:table-cell>
          <table:table-cell office:value-type="string" table:style-name="tablecell">
            <text:p text:style-name="tablealignleft">Ikasleen Gidaliburua Atalka</text:p>
          </table:table-cell>
        </table:table-row>
        <table:table-row>
          <table:table-cell office:value-type="string" table:style-name="tablecell">
            <text:p text:style-name="tablealignleft">06</text:p>
          </table:table-cell>
          <table:table-cell office:value-type="string" table:style-name="tablecell">
            <text:p text:style-name="tablealignleft">Irakasleen Gidaliburua Atalka</text:p>
          </table:table-cell>
        </table:table-row>
        <table:table-row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a xlink:type="simple" xlink:href="https://kudeaketa-gidak.musikene.es/doku.php?id=baliabideak:musikene_nortasun_gidaliburua" text:style-name="Internet_20_link" text:visited-style-name="Visited_20_Internet_20_Link">Musikene Nortasun Gidaliburu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liabideak:aurkibidea</dc:title>
  </office:meta>
</office:document-meta>
</file>