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row>
          <table:table-cell office:value-type="string" table:style-name="tableheader">
            <text:p text:style-name="Table_20_Heading"><text:bookmark text:name="guias:grabacion_auditorio"/>Izena / Nombre</text:p>
          </table:table-cell>
          <table:table-cell office:value-type="string" table:style-name="tablecell" table:number-columns-spanned="3">
            <text:p text:style-name="tablealignleft">Uso equipo grabación auditorio</text:p>
          </table:table-cell>
          <table:covered-table-cell/>
          <table:covered-table-cell/>
        </table:table-row>
        <table:table-row>
          <table:table-cell office:value-type="string" table:style-name="tableheader">
            <text:p text:style-name="Table_20_Heading">Kodea / Código</text:p>
          </table:table-cell>
          <table:table-cell office:value-type="string" table:style-name="tablecell"/>
          <table:table-cell office:value-type="string" table:style-name="tableheader">
            <text:p text:style-name="Table_20_Heading">Bertsioa / Versión</text:p>
          </table:table-cell>
          <table:table-cell office:value-type="string" table:style-name="tablecell">
            <text:p text:style-name="tablealignleft">1.0</text:p>
          </table:table-cell>
        </table:table-row>
        <table:table-row>
          <table:table-cell office:value-type="string" table:style-name="tableheader">
            <text:p text:style-name="Table_20_Heading">Responsable / Arduraduna</text:p>
          </table:table-cell>
          <table:table-cell office:value-type="string" table:style-name="tablecell">
            <text:p text:style-name="tablealignleft">Zuzendari Gerentea</text:p>
          </table:table-cell>
          <table:table-cell office:value-type="string" table:style-name="tableheader">
            <text:p text:style-name="Table_20_Heading">Fecha Aprobación</text:p>
          </table:table-cell>
          <table:table-cell office:value-type="string" table:style-name="tablecell"/>
        </table:table-row>
      </table:table>
      <text:h text:style-name="Heading_20_1" text:outline-level="1"><text:bookmark-start text:name="__RefHeading___helburua_-_objeto_objetivo_1"/><text:bookmark-start text:name="helburua_-_objeto_objetivo"/>1. HELBURUA - OBJETO/OBJETIVO<text:bookmark-end text:name="__RefHeading___helburua_-_objeto_objetivo_1"/><text:bookmark-end text:name="helburua_-_objeto_objetivo"/></text:h>
      <text:p text:style-name="Text_20_body">Regular el uso del nuevo equipo de grabación de audio y video instalado en octubre de 2021 en el auditorio de Musikene.</text:p>
      <text:h text:style-name="Heading_20_1" text:outline-level="1"><text:bookmark-start text:name="__RefHeading___irismena_-_alcance_2"/><text:bookmark-start text:name="irismena_-_alcance"/>2. IRISMENA - ALCANCE<text:bookmark-end text:name="__RefHeading___irismena_-_alcance_2"/><text:bookmark-end text:name="irismena_-_alcance"/></text:h>
      <text:p text:style-name="Text_20_body">Todo tipo de eventos que tengan lugar en el auditorio de Musikene.</text:p>
      <text:h text:style-name="Heading_20_1" text:outline-level="1"><text:bookmark-start text:name="__RefHeading___araudia_-_normativa_3"/><text:bookmark-start text:name="araudia_-_normativa"/>3. ARAUDIA - NORMATIVA<text:bookmark-end text:name="__RefHeading___araudia_-_normativa_3"/><text:bookmark-end text:name="araudia_-_normativa"/></text:h>
      <text:p text:style-name="Text_20_body"><text:a xlink:type="simple" xlink:href="https://kudeaketa-gidak.musikene.es/lib/exe/fetch.php?media=guias:documentos:nrmtv_procedimiento_grabacion_auditorio.pdf" text:style-name="Internet_20_link" text:visited-style-name="Visited_20_Internet_20_Link">Procedimiento de uso equipo de grabación auditorio (Zuz.Gerentea)</text:a></text:p>
      <text:h text:style-name="Heading_20_1" text:outline-level="1"><text:bookmark-start text:name="__RefHeading___parte_hartzaileak_interes_taldeak_-_participantes_grupos_de_interes_4"/><text:bookmark-start text:name="parte_hartzaileak_interes_taldeak_-_participantes_grupos_de_interes"/>4. PARTE HARTZAILEAK/INTERES TALDEAK - PARTICIPANTES/GRUPOS DE INTERÉS<text:bookmark-end text:name="__RefHeading___parte_hartzaileak_interes_taldeak_-_participantes_grupos_de_interes_4"/><text:bookmark-end text:name="parte_hartzaileak_interes_taldeak_-_participantes_grupos_de_interes"/></text:h>
      <text:p text:style-name="Text_20_body">Responsable del proceso: Director Gerente</text:p>
      <text:p text:style-name="Text_20_body">Quién lo define: Director Gerente</text:p>
      <text:p text:style-name="Text_20_body">Quién participa: Jon Pinillos, Didier Anidos, Enrique Gamboa, Depto. Producción/Comunicación, Gestión de Espacios, Eragin, Mediateka</text:p>
      <text:p text:style-name="Text_20_body">Quién lo aprueba: Director Gerente</text:p>
      <table:table table:style-name="Table">
        <table:table-column/>
        <table:table-column/>
        <table:table-column/>
        <table:table-row>
          <table:table-cell office:value-type="string" table:style-name="tableheader">
            <text:p text:style-name="Table_20_Heading"><text:span text:style-name="Strong_20_Emphasis">Grupo de interés </text:span> </text:p>
          </table:table-cell>
          <table:table-cell office:value-type="string" table:style-name="tableheader">
            <text:p text:style-name="Table_20_Heading"><text:span text:style-name="Strong_20_Emphasis">Aspectos a considerar </text:span> </text:p>
          </table:table-cell>
          <table:table-cell office:value-type="string" table:style-name="tableheader">
            <text:p text:style-name="Table_20_Heading"><text:span text:style-name="Strong_20_Emphasis">Formas de participación </text:span> </text:p>
          </table:table-cell>
        </table:table-row>
        <table:table-row>
          <table:table-cell office:value-type="string" table:style-name="tablecell">
            <text:p text:style-name="tablealignleft">Depto. Producción/Comunicación</text:p>
          </table:table-cell>
          <table:table-cell office:value-type="string" table:style-name="tablecell"/>
          <table:table-cell office:value-type="string" table:style-name="tablecell">
            <text:p text:style-name="tablealignleft">Identifica los eventos a grabar <text:line-break/>Da ordenes de grabación a Jon Pinillos / Eragin <text:line-break/>Archiva las grabaciónes <text:line-break/> <text:line-break/>  </text:p>
          </table:table-cell>
        </table:table-row>
        <table:table-row>
          <table:table-cell office:value-type="string" table:style-name="tablecell">
            <text:p text:style-name="tablealignleft">Jon Pinillos</text:p>
          </table:table-cell>
          <table:table-cell office:value-type="string" table:style-name="tablecell"/>
          <table:table-cell office:value-type="string" table:style-name="tablecell">
            <text:p text:style-name="tablealignleft">Realiza grabaciones (TFE y TFM)  </text:p>
          </table:table-cell>
        </table:table-row>
        <table:table-row>
          <table:table-cell office:value-type="string" table:style-name="tablecell">
            <text:p text:style-name="tablealignleft">Eragin</text:p>
          </table:table-cell>
          <table:table-cell office:value-type="string" table:style-name="tablecell"/>
          <table:table-cell office:value-type="string" table:style-name="tablecell">
            <text:p text:style-name="tablealignleft">Realiza grabaciones (Programa de EEOO)  </text:p>
          </table:table-cell>
        </table:table-row>
        <table:table-row>
          <table:table-cell office:value-type="string" table:style-name="tablecell">
            <text:p text:style-name="tablealignleft">Mediateka</text:p>
          </table:table-cell>
          <table:table-cell office:value-type="string" table:style-name="tablecell"/>
          <table:table-cell office:value-type="string" table:style-name="tablecell">
            <text:p text:style-name="tablealignleft">Documenta los conciertos en su base de datos y añade enlace a la grabación  </text:p>
          </table:table-cell>
        </table:table-row>
      </table:table>
      <text:h text:style-name="Heading_20_1" text:outline-level="1"><text:bookmark-start text:name="__RefHeading___prozesuaren_deskribapena_-_descripcion_del_proceso_5"/><text:bookmark-start text:name="prozesuaren_deskribapena_-_descripcion_del_proceso"/>5. PROZESUAREN DESKRIBAPENA - DESCRIPCIÓN DEL PROCESO<text:bookmark-end text:name="__RefHeading___prozesuaren_deskribapena_-_descripcion_del_proceso_5"/><text:bookmark-end text:name="prozesuaren_deskribapena_-_descripcion_del_proceso"/></text:h>
      <text:p text:style-name="Text_20_body">El Depto. de Producción y Comunicación se encargará de la contratación de la empresa Eragin para los conciertos encuadrados en la programación de estudios orquestales que se celebren en el auditorio. Eragin se encargará de la realización y grabación del concierto en el soporte que le facilitará el Depto. de Producción y Comunicación.</text:p>
      <text:p text:style-name="Text_20_body">En el caso de que el evento se tratase de un TFE o TFM celebrado en el auditorio, el Depto. de Producción y Comunicación avisará a Jon Pinillos, que será el encargado de la realización y grabación del evento. El soporte con la grabación será entregado al Depto. de Producción y Comunicación.</text:p>
      <text:p text:style-name="Text_20_body">El evento grabado será almacenado en una plataforma de almacenaje de videos por parte del Depto. de Producción y Comunicación, que a su vez completará una ficha de grabación qué también almacenará.</text:p>
      <text:p text:style-name="Text_20_body">En caso de tratarse de un concierto se facilitará a la Mediateka el enlace al video para su visualización, de forma que puede añadirlo a su base de datos de conciertos.</text:p>
      <text:h text:style-name="Heading_20_1" text:outline-level="1"><text:bookmark-start text:name="__RefHeading___fluxu-diagrama_-_diagrama_de_flujo_6"/><text:bookmark-start text:name="fluxu-diagrama_-_diagrama_de_flujo"/>6. FLUXU-DIAGRAMA - DIAGRAMA DE FLUJO<text:bookmark-end text:name="__RefHeading___fluxu-diagrama_-_diagrama_de_flujo_6"/><text:bookmark-end text:name="fluxu-diagrama_-_diagrama_de_flujo"/></text:h>
      <text:p text:style-name="Text_20_body">Seguir esquema a cuatro columnas. Por ejemplo:</text:p>
      <text:h text:style-name="Heading_20_1" text:outline-level="1"><text:bookmark-start text:name="__RefHeading___lotura_duten_dokumentuak_-_documentos_relacionados_7"/><text:bookmark-start text:name="lotura_duten_dokumentuak_-_documentos_relacionados"/>7. LOTURA DUTEN DOKUMENTUAK - DOCUMENTOS RELACIONADOS<text:bookmark-end text:name="__RefHeading___lotura_duten_dokumentuak_-_documentos_relacionados_7"/><text:bookmark-end text:name="lotura_duten_dokumentuak_-_documentos_relacionados"/></text:h>
      <text:p text:style-name="Text_20_body">Listado de Informes o documentación que emana del proceso/procedimiento</text:p>
      <table:table table:style-name="Table">
        <table:table-column/>
        <table:table-column/>
        <table:table-column/>
        <table:table-column/>
        <table:table-column/>
        <table:table-row>
          <table:table-cell office:value-type="string" table:style-name="tableheader">
            <text:p text:style-name="Table_20_Heading"><text:span text:style-name="Strong_20_Emphasis">Nombre Doc </text:span> </text:p>
          </table:table-cell>
          <table:table-cell office:value-type="string" table:style-name="tableheader">
            <text:p text:style-name="Table_20_Heading"><text:span text:style-name="Strong_20_Emphasis">Código </text:span> </text:p>
          </table:table-cell>
          <table:table-cell office:value-type="string" table:style-name="tableheader">
            <text:p text:style-name="Table_20_Heading"><text:span text:style-name="Strong_20_Emphasis">Soporte de archivo </text:span> </text:p>
          </table:table-cell>
          <table:table-cell office:value-type="string" table:style-name="tableheader">
            <text:p text:style-name="Table_20_Heading"><text:span text:style-name="Strong_20_Emphasis">Responsable doc </text:span> </text:p>
          </table:table-cell>
          <table:table-cell office:value-type="string" table:style-name="tableheader">
            <text:p text:style-name="Table_20_Heading"><text:span text:style-name="Strong_20_Emphasis">Lugar archivo </text:spa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1" text:outline-level="1"><text:bookmark-start text:name="__RefHeading___jarraipena_eta_berrikusketa_-_seguimiento_y_revision_8"/><text:bookmark-start text:name="jarraipena_eta_berrikusketa_-_seguimiento_y_revision"/>8. JARRAIPENA ETA BERRIKUSKETA - SEGUIMIENTO Y REVISIÓN<text:bookmark-end text:name="__RefHeading___jarraipena_eta_berrikusketa_-_seguimiento_y_revision_8"/><text:bookmark-end text:name="jarraipena_eta_berrikusketa_-_seguimiento_y_revision"/></text:h>
      <text:p text:style-name="Text_20_body">¿Cómo se hace el seguimiento del proceso/procedimiento? ¿Quién lo supervisa y hace el seguimiento?</text:p>
      <text:p text:style-name="Text_20_body">¿Cómo se incorporan mejoras?</text:p>
      <text:p text:style-name="Text_20_body">Es interesante utilizar un acta de revisión de proceso/procedimiento.(Ver documento)</text:p>
      <text:p text:style-name="Text_20_body">¿Qué validez tiene el proceso/procedimiento? ¿Cada cuánto tiempo se revisa?. ¿Quién lo revisa?</text:p>
      <text:h text:style-name="Heading_20_1" text:outline-level="1"><text:bookmark-start text:name="__RefHeading___adierazleak_-_indicadores_9"/><text:bookmark-start text:name="adierazleak_-_indicadores"/>9. ADIERAZLEAK - INDICADORES<text:bookmark-end text:name="__RefHeading___adierazleak_-_indicadores_9"/><text:bookmark-end text:name="adierazleak_-_indicadores"/></text:h>
      <text:p text:style-name="Text_20_body">Listado de indicadores que se pueden extraer del proceso/procedimiento</text:p>
      <text:h text:style-name="Heading_20_1" text:outline-level="1"><text:bookmark-start text:name="__RefHeading___ebidentziak_-_evidencias_10"/><text:bookmark-start text:name="ebidentziak_-_evidencias"/>10. EBIDENTZIAK - EVIDENCIAS<text:bookmark-end text:name="__RefHeading___ebidentziak_-_evidencias_10"/><text:bookmark-end text:name="ebidentziak_-_evidencias"/></text:h>
      <text:p text:style-name="Text_20_body">Listado de evidencias en las que se tiene en cuenta este proceso/procedimiento o su documentación</text:p>
      <text:h text:style-name="Heading_20_1" text:outline-level="1"><text:bookmark-start text:name="__RefHeading___honekin_lotura_duten_prozesuak_-_procedimientos_asociados_11"/><text:bookmark-start text:name="honekin_lotura_duten_prozesuak_-_procedimientos_asociados"/>11. HONEKIN LOTURA DUTEN PROZESUAK - PROCEDIMIENTOS ASOCIADOS<text:bookmark-end text:name="__RefHeading___honekin_lotura_duten_prozesuak_-_procedimientos_asociados_11"/><text:bookmark-end text:name="honekin_lotura_duten_prozesuak_-_procedimientos_asociados"/></text:h>
      <text:p text:style-name="Text_20_body">Procedimientos asociados</text:p>
      <text:h text:style-name="Heading_20_1" text:outline-level="1"><text:bookmark-start text:name="__RefHeading___eranskinak_-_anexos_12"/><text:bookmark-start text:name="eranskinak_-_anexos"/>12. ERANSKINAK - ANEXOS<text:bookmark-end text:name="__RefHeading___eranskinak_-_anexos_12"/><text:bookmark-end text:name="eranskinak_-_anexos"/></text:h>
      <text:p text:style-name="Text_20_body">Documentación que se crea en este procedimiento: informes, cuestionarios, listado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uias:grabacion_auditorio</dc:title>
  </office:meta>
</office:document-meta>
</file>