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0fa11feedca0a109ed6f00c9a8bd6b4.png"/>
  <manifest:file-entry manifest:media-type="image/png" manifest:full-path="Pictures/3bf351b370c7337ea7cc24ca72b2e8f6.png"/>
  <manifest:file-entry manifest:media-type="image/png" manifest:full-path="Pictures/60f1735151134d35f5293c1fe856a7c1.png"/>
  <manifest:file-entry manifest:media-type="image/png" manifest:full-path="Pictures/b8ebad42bbf80c932884a4c5ae276115.png"/>
  <manifest:file-entry manifest:media-type="image/png" manifest:full-path="Pictures/d0a291a8fbe324d718dca8d35708eb26.png"/>
  <manifest:file-entry manifest:media-type="image/png" manifest:full-path="Pictures/2868aa0857e00d6abd697d908cef37a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uias:ikt:provision_servicios_alumnado"/><text:bookmark-start text:name="__RefHeading___provision_de_servicios_telematicos_a_nuevo_alumnado_1"/><text:bookmark-start text:name="provision_de_servicios_telematicos_a_nuevo_alumnado"/>Provisión de servicios telemáticos a nuevo alumnado<text:bookmark-end text:name="__RefHeading___provision_de_servicios_telematicos_a_nuevo_alumnado_1"/><text:bookmark-end text:name="provision_de_servicios_telematicos_a_nuevo_alumnad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Núm. de Procedimiento</text:p>
          </table:table-cell>
          <table:table-cell office:value-type="string" table:style-name="tablecell">
            <text:p text:style-name="tablealignleft">02</text:p>
          </table:table-cell>
        </table:table-row>
        <table:table-row>
          <table:table-cell office:value-type="string" table:style-name="tableheader">
            <text:p text:style-name="Table_20_Heading">Responsable</text:p>
          </table:table-cell>
          <table:table-cell office:value-type="string" table:style-name="tablecell">
            <text:p text:style-name="tablealignleft">IKT Arduraduna</text:p>
          </table:table-cell>
        </table:table-row>
        <table:table-row>
          <table:table-cell office:value-type="string" table:style-name="tableheader">
            <text:p text:style-name="Table_20_Heading">Participantes</text:p>
          </table:table-cell>
          <table:table-cell office:value-type="string" table:style-name="tablecell">
            <text:p text:style-name="tablealignleft">Subdirección de planificación y ordenación académica, Secretario Académico, Administración acadñemica,Responsable Erasmus, IKT zerbitzuak</text:p>
          </table:table-cell>
        </table:table-row>
      </table:table>
      <text:p text:style-name="Text_20_body">Esta guía describe el procedimiento de entrega de servicios de información y comunicaciones a los alumnos de nuevo ingreso.</text:p>
      <text:h text:style-name="Heading_20_2" text:outline-level="2"><text:bookmark-start text:name="__RefHeading___servicios_provistos_2"/><text:bookmark-start text:name="servicios_provistos"/>Servicios provistos<text:bookmark-end text:name="__RefHeading___servicios_provistos_2"/><text:bookmark-end text:name="servicios_provistos"/></text:h>
      <text:h text:style-name="Heading_20_3" text:outline-level="3"><text:bookmark-start text:name="__RefHeading___cuenta_en_google_workspace_musikene_3"/><text:bookmark-start text:name="cuenta_en_google_workspace_musikene"/>Cuenta en Google Workspace Musikene<text:bookmark-end text:name="__RefHeading___cuenta_en_google_workspace_musikene_3"/><text:bookmark-end text:name="cuenta_en_google_workspace_musikene"/></text:h>
      <text:p text:style-name="Text_20_body">Cuenta personal del alumno que le da acceso diferentes servicios, siendo los principales:</text:p>
      <text:list text:style-name="List_20_1" text:continue-numbering="false">
        <text:list-item>
          <text:p text:style-name="List_20_1_Content_First"> Buzón de correo del dominio Musikene</text:p>
        </text:list-item>
        <text:list-item>
          <text:p text:style-name="List_20_1_Content"> Drive: espacio de almacenamiento en la nube</text:p>
        </text:list-item>
        <text:list-item>
          <text:p text:style-name="List_20_1_Content"> Meet: Servicio de videoconeferencia</text:p>
        </text:list-item>
        <text:list-item>
          <text:p text:style-name="List_20_1_Content"> Classroom: Plataforma de enseñanza online</text:p>
        </text:list-item>
        <text:list-item>
          <text:p text:style-name="List_20_1_Content_Last"> Calendario, Chat, documentos…</text:p>
        </text:list-item>
      </text:list>
      <text:h text:style-name="Heading_20_3" text:outline-level="3"><text:bookmark-start text:name="__RefHeading___acceso_a_erreserbak_y_e-idazkaritza_4"/><text:bookmark-start text:name="acceso_a_erreserbak_y_e-idazkaritza"/>Acceso a ERRESERBAK y e-Idazkaritza<text:bookmark-end text:name="__RefHeading___acceso_a_erreserbak_y_e-idazkaritza_4"/><text:bookmark-end text:name="acceso_a_erreserbak_y_e-idazkaritza"/></text:h>
      <text:p text:style-name="Text_20_body">Con las credenciales de la cuenta de Google Workspace el alumno podrá acceder tanto a <text:a xlink:type="simple" xlink:href="http://reservas.musikene.info" text:style-name="Internet_20_link" text:visited-style-name="Visited_20_Internet_20_Link">Erreserbak</text:a> como a <text:a xlink:type="simple" xlink:href="http://idazkaritza.musikene.es" text:style-name="Internet_20_link" text:visited-style-name="Visited_20_Internet_20_Link">e-Idazkaritza</text:a>.</text:p>
      <text:h text:style-name="Heading_20_3" text:outline-level="3"><text:bookmark-start text:name="__RefHeading___cuenta_en_musikenet_5"/><text:bookmark-start text:name="cuenta_en_musikenet"/>Cuenta en Musikenet<text:bookmark-end text:name="__RefHeading___cuenta_en_musikenet_5"/><text:bookmark-end text:name="cuenta_en_musikenet"/></text:h>
      <text:p text:style-name="Text_20_body">Acceso a <text:a xlink:type="simple" xlink:href="http://musikenet.net" text:style-name="Internet_20_link" text:visited-style-name="Visited_20_Internet_20_Link">Musikenet</text:a>, la extranet del centro.</text:p>
      <text:h text:style-name="Heading_20_2" text:outline-level="2"><text:bookmark-start text:name="__RefHeading___forma_de_entrega_de_los_servicios_6"/><text:bookmark-start text:name="forma_de_entrega_de_los_servicios"/>Forma de entrega de los servicios<text:bookmark-end text:name="__RefHeading___forma_de_entrega_de_los_servicios_6"/><text:bookmark-end text:name="forma_de_entrega_de_los_servicios"/></text:h>
      <text:list text:style-name="List_20_1" text:continue-numbering="false">
        <text:list-item>
          <text:p text:style-name="List_20_1_Content_First"> Los servicios se facilitan haciendo llegar al nuevo alumno sus credenciales de acceso (usuario y contraseña) junto a la URL de acceso al servicio.</text:p>
        </text:list-item>
        <text:list-item>
          <text:p text:style-name="List_20_1_Content"> Los pares de credenciales son dos:</text:p>
          <text:list text:style-name="List_20_1">
            <text:list-item>
              <text:p text:style-name="List_20_1_Content"> Los de la cuenta cuenta de Workspace (acceso a los servicos Google, Errreserbak y e-Idazkariza)</text:p>
            </text:list-item>
            <text:list-item>
              <text:p text:style-name="List_20_1_Content"> Los de la cuenta de Musikenet (acceso a Musikenet).</text:p>
            </text:list-item>
          </text:list>
        </text:list-item>
        <text:list-item>
          <text:p text:style-name="List_20_1_Content_Last"> La entrega podrá hacerse de forma física (papel en la Admnistración Académica) o telemática (email al correo personal privado del alumno).</text:p>
        </text:list-item>
      </text:list>
      <text:h text:style-name="Heading_20_2" text:outline-level="2"><text:bookmark-start text:name="__RefHeading___fases_7"/><text:bookmark-start text:name="fases"/>Fases<text:bookmark-end text:name="__RefHeading___fases_7"/><text:bookmark-end text:name="fases"/></text:h>
      <text:p text:style-name="Text_20_body">Siendo que la matriculación de nuevo alumnado comienza a principios de Julio y no concluye hasta bien entrado Septiembre, el proceso ha de realizarse en varias fases para no tener al alumnado desprovisto de los servicios una vez matriculado. Se describen estas fases a continuación.</text:p>
      <text:p text:style-name="Text_20_body"><draw:frame draw:style-name="media" draw:name="0" text:anchor-type="as-char" draw:z-index="0" svg:width="33.363958333333cm" style:rel-width="100%" svg:height="4.8154166666667cm" style:rel-height="scale"><draw:image xlink:href="Pictures/90fa11feedca0a109ed6f00c9a8bd6b4.png" xlink:type="simple" xlink:show="embed" xlink:actuate="onLoad"/></draw:frame></text:p>
      <text:h text:style-name="Heading_20_3" text:outline-level="3"><text:bookmark-start text:name="__RefHeading___alumnado_erasmus_in_8"/><text:bookmark-start text:name="alumnado_erasmus_in"/>1. Alumnado Erasmus+ IN<text:bookmark-end text:name="__RefHeading___alumnado_erasmus_in_8"/><text:bookmark-end text:name="alumnado_erasmus_in"/></text:h>
      <text:h text:style-name="Heading_20_4" text:outline-level="4"><text:bookmark-start text:name="__RefHeading___quienes_9"/><text:bookmark-start text:name="quienes"/>¿Quiénes?<text:bookmark-end text:name="__RefHeading___quienes_9"/><text:bookmark-end text:name="quienes"/></text:h>
      <text:p text:style-name="Text_20_body">Alumnado externo que realizará una estancia en Musikene dentro del programa Erasmus+</text:p>
      <text:h text:style-name="Heading_20_4" text:outline-level="4"><text:bookmark-start text:name="__RefHeading___proceso_10"/><text:bookmark-start text:name="proceso"/>Proceso<text:bookmark-end text:name="__RefHeading___proceso_10"/><text:bookmark-end text:name="proceso"/></text:h>
      <text:list text:style-name="Numbering_20_1" text:continue-numbering="false">
        <text:list-item>
          <text:p text:style-name="Numbering_20_1_Content_First"> El Responsable Erasmus notifica a Servicios TIC que la lista de alumnos está cerrada.</text:p>
        </text:list-item>
        <text:list-item>
          <text:p text:style-name="Numbering_20_1_Content"> Servicios TIC recupera los datos del PGA y genera las cuentas necesarias.</text:p>
        </text:list-item>
        <text:list-item>
          <text:p text:style-name="Numbering_20_1_Content"> Servicos TIC remite las credenciales al responsable Erasmus</text:p>
        </text:list-item>
        <text:list-item>
          <text:p text:style-name="Numbering_20_1_Content_Last"> El responsable Erasmus hace llegar las credenciales a los alumnos.</text:p>
        </text:list-item>
      </text:list>
      <text:p text:style-name="Text_20_body"><draw:frame draw:style-name="media" draw:name="1" text:anchor-type="as-char" draw:z-index="1" svg:width="18.758958333333cm" style:rel-width="100%" svg:height="9.921875cm" style:rel-height="scale"><draw:image xlink:href="Pictures/3bf351b370c7337ea7cc24ca72b2e8f6.png" xlink:type="simple" xlink:show="embed" xlink:actuate="onLoad"/></draw:frame></text:p>
      <text:h text:style-name="Heading_20_3" text:outline-level="3"><text:bookmark-start text:name="__RefHeading___alumnado_de_pruebas_de_acceso_11"/><text:bookmark-start text:name="alumnado_de_pruebas_de_acceso"/>2. Alumnado de pruebas de acceso<text:bookmark-end text:name="__RefHeading___alumnado_de_pruebas_de_acceso_11"/><text:bookmark-end text:name="alumnado_de_pruebas_de_acceso"/></text:h>
      <text:h text:style-name="Heading_20_4" text:outline-level="4"><text:bookmark-start text:name="__RefHeading___quienes_12"/><text:bookmark-start text:name="quienes1"/>¿Quiénes?<text:bookmark-end text:name="__RefHeading___quienes_12"/><text:bookmark-end text:name="quienes1"/></text:h>
      <text:p text:style-name="Text_20_body">Alumnado que ha realizado las pruebas en Musikene, ha sido admitido y se va a matricular en primer curso del grado.</text:p>
      <text:h text:style-name="Heading_20_4" text:outline-level="4"><text:bookmark-start text:name="__RefHeading___proceso_13"/><text:bookmark-start text:name="proceso1"/>Proceso<text:bookmark-end text:name="__RefHeading___proceso_13"/><text:bookmark-end text:name="proceso1"/></text:h>
      <text:list text:style-name="Numbering_20_1" text:continue-numbering="false">
        <text:list-item>
          <text:p text:style-name="Numbering_20_1_Content_First"> El Secretario Académico / Administración Académica / Subdirector de planificación docente notifica a Servicios TIC que la lista de alumnos a matricular está cerrada y registrada en el PGA.</text:p>
        </text:list-item>
        <text:list-item>
          <text:p text:style-name="Numbering_20_1_Content"> Servicios TIC recupera los datos del PGA, genera las cuentas necesarias y registra los datos en el PGA.</text:p>
        </text:list-item>
        <text:list-item>
          <text:p text:style-name="Numbering_20_1_Content_Last"> En el momento de la matriculación presencial, cada alumno, junto con el resguardo de matrícula recibe un documento con sus credenciales.</text:p>
        </text:list-item>
      </text:list>
      <text:p text:style-name="Text_20_body"><draw:frame draw:style-name="media" draw:name="2" text:anchor-type="as-char" draw:z-index="2" svg:width="18.653125cm" style:rel-width="100%" svg:height="9.8954166666667cm" style:rel-height="scale"><draw:image xlink:href="Pictures/60f1735151134d35f5293c1fe856a7c1.png" xlink:type="simple" xlink:show="embed" xlink:actuate="onLoad"/></draw:frame></text:p>
      <text:h text:style-name="Heading_20_3" text:outline-level="3"><text:bookmark-start text:name="__RefHeading___alumnado_de_pruebas_de_acceso_en_otros_centros_14"/><text:bookmark-start text:name="alumnado_de_pruebas_de_acceso_en_otros_centros"/>3. Alumnado de pruebas de acceso en otros centros<text:bookmark-end text:name="__RefHeading___alumnado_de_pruebas_de_acceso_en_otros_centros_14"/><text:bookmark-end text:name="alumnado_de_pruebas_de_acceso_en_otros_centros"/></text:h>
      <text:h text:style-name="Heading_20_4" text:outline-level="4"><text:bookmark-start text:name="__RefHeading___quienes_15"/><text:bookmark-start text:name="quienes2"/>¿Quiénes?<text:bookmark-end text:name="__RefHeading___quienes_15"/><text:bookmark-end text:name="quienes2"/></text:h>
      <text:p text:style-name="Text_20_body">Alumnado que ha realizado las pruebas en otros centros, han sido admitidos en Musikene y se van a matricular en primer curso.</text:p>
      <text:h text:style-name="Heading_20_4" text:outline-level="4"><text:bookmark-start text:name="__RefHeading___proceso_16"/><text:bookmark-start text:name="proceso2"/>Proceso<text:bookmark-end text:name="__RefHeading___proceso_16"/><text:bookmark-end text:name="proceso2"/></text:h>
      <text:list text:style-name="Numbering_20_1" text:continue-numbering="false">
        <text:list-item>
          <text:p text:style-name="Numbering_20_1_Content_First"> El Secretario Académico / Administración Académica / Subdirector de planificación docente notifica a Servicios TIC que la lista de alumnos a matricular está cerrada y sus fichas y expedientes creados en el PGA.</text:p>
        </text:list-item>
        <text:list-item>
          <text:p text:style-name="Numbering_20_1_Content"> Servicios TIC recupera los datos del PGA, genera las cuentas necesarias y registra los datos en el PGA.</text:p>
        </text:list-item>
        <text:list-item>
          <text:p text:style-name="Numbering_20_1_Content_Last"> En el momento de la matriculación presencial, cada alumno, junto con el resguardo de matrícula recibe un documento con sus credenciales.</text:p>
        </text:list-item>
      </text:list>
      <text:p text:style-name="Text_20_body"><draw:frame draw:style-name="media" draw:name="3" text:anchor-type="as-char" draw:z-index="3" svg:width="18.679583333333cm" style:rel-width="100%" svg:height="9.8160416666667cm" style:rel-height="scale"><draw:image xlink:href="Pictures/b8ebad42bbf80c932884a4c5ae276115.png" xlink:type="simple" xlink:show="embed" xlink:actuate="onLoad"/></draw:frame></text:p>
      <text:h text:style-name="Heading_20_3" text:outline-level="3"><text:bookmark-start text:name="__RefHeading___alumnado_de_traslado_17"/><text:bookmark-start text:name="alumnado_de_traslado"/>4. Alumnado de traslado<text:bookmark-end text:name="__RefHeading___alumnado_de_traslado_17"/><text:bookmark-end text:name="alumnado_de_traslado"/></text:h>
      <text:h text:style-name="Heading_20_4" text:outline-level="4"><text:bookmark-start text:name="__RefHeading___quienes_18"/><text:bookmark-start text:name="quienes3"/>¿Quiénes?<text:bookmark-end text:name="__RefHeading___quienes_18"/><text:bookmark-end text:name="quienes3"/></text:h>
      <text:p text:style-name="Text_20_body">Alumnado que ha solicitado el traslado a Musikene, ha sido admitido y se va a matricular en su curso correspondiente.</text:p>
      <text:h text:style-name="Heading_20_4" text:outline-level="4"><text:bookmark-start text:name="__RefHeading___proceso_19"/><text:bookmark-start text:name="proceso3"/>Proceso<text:bookmark-end text:name="__RefHeading___proceso_19"/><text:bookmark-end text:name="proceso3"/></text:h>
      <text:list text:style-name="Numbering_20_1" text:continue-numbering="false">
        <text:list-item>
          <text:p text:style-name="Numbering_20_1_Content_First"> El Secretario Académico / Administración Académica / Subdirector de planificación docente notifica a Servicios TIC que la lista de alumnos a matricular está cerrada y sus fichas y expedientes creados en el PGA.</text:p>
        </text:list-item>
        <text:list-item>
          <text:p text:style-name="Numbering_20_1_Content"> Servicios TIC recupera los datos del PGA, genera las cuentas necesarias y registra los datos en el PGA.</text:p>
        </text:list-item>
        <text:list-item>
          <text:p text:style-name="Numbering_20_1_Content"> Servicios TIC genera los documentos con las credenciales en papel y se los hace llegar a la Administración Académica.</text:p>
        </text:list-item>
        <text:list-item>
          <text:p text:style-name="Numbering_20_1_Content_Last"> En el momento de la matriculación presencial, a cada alumno, junto con el resguardo de matrícula, se le entrega el documento con las credenciales ya generado.</text:p>
        </text:list-item>
      </text:list>
      <text:p text:style-name="Text_20_body"><draw:frame draw:style-name="media" draw:name="4" text:anchor-type="as-char" draw:z-index="4" svg:width="18.7325cm" style:rel-width="100%" svg:height="9.8689583333333cm" style:rel-height="scale"><draw:image xlink:href="Pictures/d0a291a8fbe324d718dca8d35708eb26.png" xlink:type="simple" xlink:show="embed" xlink:actuate="onLoad"/></draw:frame></text:p>
      <text:h text:style-name="Heading_20_3" text:outline-level="3"><text:bookmark-start text:name="__RefHeading___alumnado_de_master_20"/><text:bookmark-start text:name="alumnado_de_master"/>5. Alumnado de Máster<text:bookmark-end text:name="__RefHeading___alumnado_de_master_20"/><text:bookmark-end text:name="alumnado_de_master"/></text:h>
      <text:h text:style-name="Heading_20_4" text:outline-level="4"><text:bookmark-start text:name="__RefHeading___quienes_21"/><text:bookmark-start text:name="quienes4"/>¿Quiénes?<text:bookmark-end text:name="__RefHeading___quienes_21"/><text:bookmark-end text:name="quienes4"/></text:h>
      <text:p text:style-name="Text_20_body">Alumnado que que ha sido admitido y se va a matricular en algún Máster de Musikene.</text:p>
      <text:h text:style-name="Heading_20_4" text:outline-level="4"><text:bookmark-start text:name="__RefHeading___proceso_22"/><text:bookmark-start text:name="proceso4"/>Proceso<text:bookmark-end text:name="__RefHeading___proceso_22"/><text:bookmark-end text:name="proceso4"/></text:h>
      <text:list text:style-name="Numbering_20_1" text:continue-numbering="false">
        <text:list-item>
          <text:p text:style-name="Numbering_20_1_Content_First"> El Secretario Académico / Administración Académica / Subdirector de planificación docente notifica a Servicios TIC que la lista de alumnos a matricular está cerrada y registrada en el PGA.</text:p>
        </text:list-item>
        <text:list-item>
          <text:p text:style-name="Numbering_20_1_Content"> Servicios TIC recupera los datos del PGA, genera las cuentas necesarias (excluyendo las ya existentes por tratarse de ex-alumnos) y registra los datos en el PGA.</text:p>
        </text:list-item>
        <text:list-item>
          <text:p text:style-name="Numbering_20_1_Content_Last"> Servicios TIC hace llegar las credenciales a los alumnos por vía telemática (email a correo personal).</text:p>
        </text:list-item>
      </text:list>
      <text:p text:style-name="Text_20_body"><draw:frame draw:style-name="media" draw:name="5" text:anchor-type="as-char" draw:z-index="5" svg:width="18.679583333333cm" style:rel-width="100%" svg:height="10.16cm" style:rel-height="scale"><draw:image xlink:href="Pictures/2868aa0857e00d6abd697d908cef37a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guias:ikt:provision_servicios_alumnado</dc:title>
  </office:meta>
</office:document-meta>
</file>