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kudeaketa-gidak.musikene.es/doku.php?id=guias:indice" text:style-name="Internet_20_link" text:visited-style-name="Visited_20_Internet_20_Link">KOMUNIKAZIOA I COMUNICACIÓN</text:a></text:p>
      <text:p text:style-name="Text_20_body"><text:bookmark text:name="guias"/>Atal honen helburua Musikenen egiten diren jardueren berri izateko dauden bideak erakustea da I <text:span text:style-name="Emphasis">El objetivo de este apartado es mostrar las diferentes vías que existen para que todos estemos informados de las actividades que se desarrollan en Musikene. </text:span></text:p>
      <text:p text:style-name="Text_20_body">Hementxe estekak I <text:span text:style-name="Emphasis">Os compartimos los links</text:span>:</text:p>
      <text:list text:style-name="List_20_1" text:continue-numbering="false">
        <text:list-item>
          <text:p text:style-name="List_20_1_Content_First"> <text:span text:style-name="Strong_20_Emphasis">SOCIAL MEDIA</text:span></text:p>
          <text:list text:style-name="List_20_1">
            <text:list-item>
              <text:p text:style-name="List_20_1_Content"> <text:span text:style-name="Strong_20_Emphasis"><text:a xlink:type="simple" xlink:href="https://www.instagram.com/accounts/login/" text:style-name="Internet_20_link" text:visited-style-name="Visited_20_Internet_20_Link">INSTAGRAM</text:a></text:span></text:p>
            </text:list-item>
            <text:list-item>
              <text:p text:style-name="List_20_1_Content"> <text:span text:style-name="Strong_20_Emphasis"><text:a xlink:type="simple" xlink:href="https://www.facebook.com/musikenet" text:style-name="Internet_20_link" text:visited-style-name="Visited_20_Internet_20_Link">FACEBOOK</text:a></text:span></text:p>
            </text:list-item>
            <text:list-item>
              <text:p text:style-name="List_20_1_Content"> <text:span text:style-name="Strong_20_Emphasis"><text:a xlink:type="simple" xlink:href="https://twitter.com/musikenet" text:style-name="Internet_20_link" text:visited-style-name="Visited_20_Internet_20_Link">TWITTER</text:a></text:span></text:p>
            </text:list-item>
          </text:list>
        </text:list-item>
        <text:list-item>
          <text:p text:style-name="List_20_1_Content"> <text:span text:style-name="Strong_20_Emphasis"><text:a xlink:type="simple" xlink:href="https://musikene.eus/" text:style-name="Internet_20_link" text:visited-style-name="Visited_20_Internet_20_Link">WEB</text:a></text:span></text:p>
        </text:list-item>
        <text:list-item>
          <text:p text:style-name="List_20_1_Content"> <text:span text:style-name="Strong_20_Emphasis"><text:a xlink:type="simple" xlink:href="https://eus.us9.list-manage.com/subscribe/post?u=9a2cd552da8a627d3f76c4355&amp;id=8aa570fe4d" text:style-name="Internet_20_link" text:visited-style-name="Visited_20_Internet_20_Link">NEWSLETTER</text:a></text:span></text:p>
        </text:list-item>
        <text:list-item>
          <text:p text:style-name="List_20_1_Content"> <text:span text:style-name="Strong_20_Emphasis"><text:a xlink:type="simple" xlink:href="http://musikenet.net/user" text:style-name="Internet_20_link" text:visited-style-name="Visited_20_Internet_20_Link">MUSIKENET</text:a></text:span></text:p>
        </text:list-item>
        <text:list-item>
          <text:p text:style-name="List_20_1_Content_Last"> <text:span text:style-name="Strong_20_Emphasis"><text:a xlink:type="simple" xlink:href="https://musikene.eus/wp-content/uploads/2021/06/MUSIKENEWS-42-EKAINA-2021.pdf" text:style-name="Internet_20_link" text:visited-style-name="Visited_20_Internet_20_Link">MUSIKENEWS</text:a></text:span></text:p>
        </text:list-item>
      </text:list>
      <text:p text:style-name="Text_20_body"><draw:frame draw:style-name="media" draw:name="0" text:anchor-type="as-char" draw:z-index="0" svg:width="15.875cm" svg:height="15.875cm"><draw:image xlink:href="/home/didier/web/kudeaketa-gidak.musikene.es/public_html/data/media/komunikaziokanalak_eu_2.png" xlink:type="simple" xlink:show="embed" xlink:actuate="onLoad"/></draw:frame>                                         <draw:frame draw:style-name="media" draw:name="1" text:anchor-type="as-char" draw:z-index="1" svg:width="15.875cm" svg:height="15.875cm"><draw:image xlink:href="/home/didier/web/kudeaketa-gidak.musikene.es/public_html/data/media/komunikaziokanalak_es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as</dc:title>
  </office:meta>
</office:document-meta>
</file>