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orrame"/><text:bookmark-start text:name="__RefHeading___logoak_1"/><text:bookmark-start text:name="logoak"/>Logoak<text:bookmark-end text:name="__RefHeading___logoak_1"/><text:bookmark-end text:name="logoak"/></text:h>
      <text:h text:style-name="Heading_20_2" text:outline-level="2"><text:bookmark-start text:name="__RefHeading___musikene_logo_ofiziala_2"/><text:bookmark-start text:name="musikene_logo_ofiziala"/>1. Musikene logo ofiziala<text:bookmark-end text:name="__RefHeading___musikene_logo_ofiziala_2"/><text:bookmark-end text:name="musikene_logo_ofizial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ERAKUNDEA</text:p>
          </table:table-cell>
          <table:table-cell office:value-type="string" table:style-name="tableheader">
            <text:p text:style-name="Table_20_Heading">LOGOA</text:p>
          </table:table-cell>
        </table:table-row>
        <table:table-row>
          <table:table-cell office:value-type="string" table:style-name="tablecell">
            <text:p text:style-name="tablealignleft">Musikene 1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ogo1.png" text:style-name="Internet_20_link" text:visited-style-name="Visited_20_Internet_20_Link">logo1.png</text:a> </text:p>
          </table:table-cell>
        </table:table-row>
        <table:table-row>
          <table:table-cell office:value-type="string" table:style-name="tablecell">
            <text:p text:style-name="tablealignleft">Musikene 2 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ogo2.png" text:style-name="Internet_20_link" text:visited-style-name="Visited_20_Internet_20_Link">logo2.png</text:a> </text:p>
          </table:table-cell>
        </table:table-row>
      </table:table>
      <text:h text:style-name="Heading_20_2" text:outline-level="2"><text:bookmark-start text:name="__RefHeading___musikene_20.urteurrena_3"/><text:bookmark-start text:name="musikene_20.urteurrena"/>2. Musikene 20.urteurrena<text:bookmark-end text:name="__RefHeading___musikene_20.urteurrena_3"/><text:bookmark-end text:name="musikene_20.urteurren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ERAKUNDEA</text:p>
          </table:table-cell>
          <table:table-cell office:value-type="string" table:style-name="tableheader">
            <text:p text:style-name="Table_20_Heading">LOGOA</text:p>
          </table:table-cell>
        </table:table-row>
        <table:table-row>
          <table:table-cell office:value-type="string" table:style-name="tablecell">
            <text:p text:style-name="tablealignleft">Musikene 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usikene 2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kolaboratzaileen_logoa_4"/><text:bookmark-start text:name="kolaboratzaileen_logoa"/>3. Kolaboratzaileen logoa<text:bookmark-end text:name="__RefHeading___kolaboratzaileen_logoa_4"/><text:bookmark-end text:name="kolaboratzaileen_logoa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ERAKUNDEA</text:p>
          </table:table-cell>
          <table:table-cell office:value-type="string" table:style-name="tableheader">
            <text:p text:style-name="Table_20_Heading">LOGO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URAIA</text:p>
          </table:table-cell>
          <table:table-cell office:value-type="string" table:style-name="tablecell">
            <text:p text:style-name="tablealignleft"><text:a xlink:type="simple" xlink:href="https://kudeaketa-gidak.musikene.es/lib/exe/fetch.php?media=030301.png" text:style-name="Internet_20_link" text:visited-style-name="Visited_20_Internet_20_Link">Kuraia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IE</text:p>
          </table:table-cell>
          <table:table-cell office:value-type="string" table:style-name="tablecell">
            <text:p text:style-name="tablealignleft"><text:a xlink:type="simple" xlink:href="https://kudeaketa-gidak.musikene.es/lib/exe/fetch.php?media=aie-17_logo.png" text:style-name="Internet_20_link" text:visited-style-name="Visited_20_Internet_20_Link">aie-17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LAJORD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aulajorda.jpg" text:style-name="Internet_20_link" text:visited-style-name="Visited_20_Internet_20_Link">aulajorda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ASAINGO UDAL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beasaingo_udala_1.jpg" text:style-name="Internet_20_link" text:visited-style-name="Visited_20_Internet_20_Link">beasaingo_udala_1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SS2016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dss2016_logo.png" text:style-name="Internet_20_link" text:visited-style-name="Visited_20_Internet_20_Link">dss2016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UNKAT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drunkat.jpg" text:style-name="Internet_20_link" text:visited-style-name="Visited_20_Internet_20_Link">drunkat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NOSTIAKO UDAL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donostia_logo.jpg" text:style-name="Internet_20_link" text:visited-style-name="Visited_20_Internet_20_Link">donostia_logo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CK OF THE BAY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dock_logo_invertido.jpg" text:style-name="Internet_20_link" text:visited-style-name="Visited_20_Internet_20_Link">dock_logo_invertido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RABAKO DIPUTAZIO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diputacion-alava-convertido.png" text:style-name="Internet_20_link" text:visited-style-name="Visited_20_Internet_20_Link">diputacion-alava-convertid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MA CIBERIC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camaciberica_bl_logo.png" text:style-name="Internet_20_link" text:visited-style-name="Visited_20_Internet_20_Link">camaciberica_bl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ME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jme_logo.jpg" text:style-name="Internet_20_link" text:visited-style-name="Visited_20_Internet_20_Link">jme_logo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HU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ehu_logo.png" text:style-name="Internet_20_link" text:visited-style-name="Visited_20_Internet_20_Link">ehu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RASMUS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erasmus_logo.png" text:style-name="Internet_20_link" text:visited-style-name="Visited_20_Internet_20_Link">Erasmus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USKADIKO ORKESTR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euskadikoorkesta.png" text:style-name="Internet_20_link" text:visited-style-name="Visited_20_Internet_20_Link">euskadikoorkesta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ITAL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fv1.jpg" text:style-name="Internet_20_link" text:visited-style-name="Visited_20_Internet_20_Link">vital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IPUZKOAKO KIROLAK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gipuzkoa-kirolak_logo.png" text:style-name="Internet_20_link" text:visited-style-name="Visited_20_Internet_20_Link">gipuzkoa-kirolak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USKO JAURLARITZ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gv_logo.png" text:style-name="Internet_20_link" text:visited-style-name="Visited_20_Internet_20_Link">:playground:gv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AUSPOZ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hauspozlogo.png" text:style-name="Internet_20_link" text:visited-style-name="Visited_20_Internet_20_Link">:playground:hauspoz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LIRIUM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header.jpg" text:style-name="Internet_20_link" text:visited-style-name="Visited_20_Internet_20_Link">.Delirium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UTX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aboralkutxa.png" text:style-name="Internet_20_link" text:visited-style-name="Visited_20_Internet_20_Link">:playground:laboralkutxa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NKOLOGIKO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oncologo.jpg" text:style-name="Internet_20_link" text:visited-style-name="Visited_20_Internet_20_Link">:playground:oncologo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ARRONETXE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arrotxene-logo.png" text:style-name="Internet_20_link" text:visited-style-name="Visited_20_Internet_20_Link">:playground:larrotxene-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4DDARIO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dss2016_logo.png" text:style-name="Internet_20_link" text:visited-style-name="Visited_20_Internet_20_Link">:playground:dss2016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NOSTIAKO ORFEOI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orfeon_donostiarra_2011.jpg" text:style-name="Internet_20_link" text:visited-style-name="Visited_20_Internet_20_Link">:playground:orfeon_donostiarra_2011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RON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orona_logo.jpg" text:style-name="Internet_20_link" text:visited-style-name="Visited_20_Internet_20_Link">:playground:orona_logo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ASAIA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pasaiamusikal_logo.png" text:style-name="Internet_20_link" text:visited-style-name="Visited_20_Internet_20_Link">:playground:pasaiamusikal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AKIUNDE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ogotipocmyk.jpg" text:style-name="Internet_20_link" text:visited-style-name="Visited_20_Internet_20_Link">:playground:logotipocmyk.jp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IE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ogoaiepresentacionesnegativo.png" text:style-name="Internet_20_link" text:visited-style-name="Visited_20_Internet_20_Link">AIE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GAE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sgae_logo.png" text:style-name="Internet_20_link" text:visited-style-name="Visited_20_Internet_20_Link">sgae_logo.p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USIKAGILEAK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musikagileak.png" text:style-name="Internet_20_link" text:visited-style-name="Visited_20_Internet_20_Link">musikagileak.png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borrame</dc:title>
  </office:meta>
</office:document-meta>
</file>