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yectos:parque_instrumental:diagrama_flujo"/><text:bookmark-start text:name="__RefHeading___proyectoparque_instrumental_1"/><text:bookmark-start text:name="proyectoparque_instrumental"/>Proyecto: Parque Instrumental<text:bookmark-end text:name="__RefHeading___proyectoparque_instrumental_1"/><text:bookmark-end text:name="proyectoparque_instrumental"/></text:h>
      <text:h text:style-name="Heading_20_2" text:outline-level="2"><text:bookmark-start text:name="__RefHeading___diagrama_de_flujo_2"/><text:bookmark-start text:name="diagrama_de_flujo"/>Diagrama de flujo<text:bookmark-end text:name="__RefHeading___diagrama_de_flujo_2"/><text:bookmark-end text:name="diagrama_de_fluj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yectos:parque_instrumental:diagrama_flujo</dc:title>
  </office:meta>
</office:document-meta>
</file>