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ideowall"/>El principal objetivo radica en publicitar en el hall de Musikene todas las actividades producidas en el centro de manera visual y corporativa.</text:p>
      <text:p text:style-name="Text_20_body">El procedimiento se podría dividir en las siguientes 3 fases descritas en la siguiente infografía:</text:p>
      <text:p text:style-name="Text_20_body">FASE 1: ELABORACIÓN PPT</text:p>
      <text:p text:style-name="Text_20_body">FASE 2: EXPORTAR EL PPT A VIDEO</text:p>
      <text:p text:style-name="Text_20_body">FASE 3: PROYECTAR EL VIDEO EN EL VIDEOWALL</text:p>
      <text:p text:style-name="Text_20_body"><draw:frame draw:style-name="media" draw:name="0" text:anchor-type="as-char" draw:z-index="0" svg:width="15.875cm" svg:height="15.875cm"><draw:image xlink:href="/home/didier/web/kudeaketa-gidak.musikene.es/public_html/data/media/videowall_es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ideowall</dc:title>
  </office:meta>
</office:document-meta>
</file>